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201000001A30000017F136F20D4.png"/>
  <manifest:file-entry manifest:media-type="image/png" manifest:full-path="Pictures/10000201000002790000026B387E2F78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weight="bold" style:font-weight-asian="bold"/>
    </style:style>
    <style:style style:name="P2" style:family="paragraph" style:parent-style-name="Standard" style:master-page-name="Standard">
      <style:paragraph-properties style:page-number="auto"/>
    </style:style>
    <style:style style:name="P3" style:family="paragraph">
      <style:paragraph-properties fo:text-align="center"/>
      <style:text-properties fo:font-size="18pt"/>
    </style:style>
    <style:style style:name="T1" style:family="text">
      <style:text-properties fo:font-weight="bold" style:font-weight-asian="bold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Picture 2" draw:style-name="gr1" draw:text-style-name="P3" svg:width="4.846cm" svg:height="4.423cm" svg:x="0cm" svg:y="0cm">
        <draw:image xlink:href="Pictures/10000201000001A30000017F136F20D4.png" xlink:type="simple" xlink:show="embed" xlink:actuate="onLoad">
          <text:p/>
        </draw:image>
      </draw:frame>
      <draw:frame text:anchor-type="page" text:anchor-page-number="0" draw:z-index="2" draw:name="Picture 3" draw:style-name="gr1" draw:text-style-name="P3" svg:width="7.335cm" svg:height="7.173cm" svg:x="0cm" svg:y="0cm">
        <draw:image xlink:href="Pictures/10000201000002790000026B387E2F78.png" xlink:type="simple" xlink:show="embed" xlink:actuate="onLoad">
          <text:p/>
        </draw:image>
      </draw:frame>
      <text:p text:style-name="P2"><text:span text:style-name="T1">Все меры поддержки для семей с детьми</text:span></text:p>
      <text:p text:style-name="P1"/>
      <text:p text:style-name="Standard">Министерство социальной защиты Хабаровского края разработало справочник мер государственной поддержки для семей с детьми. В нем собрана вся важная информация: пособия, выплаты, льготы, и программы помощи, которые могут получить семьи.</text:p>
      <text:p text:style-name="Standard"/>
      <text:p text:style-name="Standard">Справочник позволит быстро найти нужную информацию, разобраться в условиях получения выплат и узнать, куда обращаться за помощью. Теперь семьям не нужно тратить время на поиски данных в разных источниках – все необходимое есть в одном месте. </text:p>
      <text:p text:style-name="Standard"/>
      <text:p text:style-name="Standard">Ссылка на справочник мер государственной поддержки для семей с детьми https://mszn.khabkrai.ru/Grazhdanam/Mery-socialnoj-podderzhki/Grazhdane-imeyuschie-detej </text:p>
      <text:p text:style-name="Standard"/>
      <text:p text:style-name="Standard">Задать интересующие вопросы можно по телефону горячей линии: 8 (4212) 23-23-23.</text:p>
      <text:p text:style-name="Standard"/>
      <text:p text:style-name="Standard"><draw:frame draw:style-name="fr1" text:anchor-type="as-char" svg:width="4.824cm" svg:height="4.404cm" draw:z-index="1"><draw:image xlink:href="Pictures/10000201000001A30000017F136F20D4.png" xlink:type="simple" xlink:show="embed" xlink:actuate="onLoad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bookmark text:name="_GoBack"/></text:p>
      <text:p text:style-name="Standard"><text:soft-page-break/><text:span text:style-name="T1">Все меры поддержки участников СВО и членов их семей</text:span></text:p>
      <text:p text:style-name="Standard"/>
      <text:p text:style-name="Standard">По поручению Губернатора Хабаровского края Дмитрия Демешина в регионе разработан справочник мер поддержки участников СВО и членов их семей. В него включены федеральные и региональные меры поддержки.</text:p>
      <text:p text:style-name="Standard"/>
      <text:p text:style-name="Standard">С актуальной электронной версией справочника можно ознакомиться по ссылке - https://mszn.khabkrai.ru/Grazhdanam/svo/6050 </text:p>
      <text:p text:style-name="Standard"/>
      <text:p text:style-name="Standard">Задать интересующие вопросы можно по телефону горячей линии: 8 (4212) 23-23-23.</text:p>
      <text:p text:style-name="Standard"><draw:frame draw:style-name="fr1" text:anchor-type="as-char" svg:width="7.324cm" svg:height="7.161cm" draw:z-index="3"><draw:image xlink:href="Pictures/10000201000002790000026B387E2F78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4pt" fo:language="ru" fo:country="RU" style:font-size-asian="14pt" style:language-asian="en" style:country-asian="US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4pt" fo:language="ru" fo:country="RU" style:font-name-asian="SimSun" style:font-size-asian="14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563c1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.501cm" fo:margin-right="1cm" style:writing-mode="lr-tb" style:layout-grid-color="#c0c0c0" style:layout-grid-lines="38" style:layout-grid-base-height="0.423cm" style:layout-grid-ruby-height="0.249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начальник сектора</meta:initial-creator>
    <dc:creator>начальник сектора</dc:creator>
    <meta:editing-cycles>3</meta:editing-cycles>
    <meta:creation-date>2026-04-21T06:53:00</meta:creation-date>
    <dc:date>2026-06-10T01:54:00</dc:date>
    <meta:editing-duration>PT1S</meta:editing-duration>
    <meta:generator>OpenOffice/4.1.13$Win32 OpenOffice.org_project/4113m1$Build-9810</meta:generator>
    <meta:document-statistic meta:table-count="0" meta:image-count="2" meta:object-count="0" meta:page-count="2" meta:paragraph-count="11" meta:word-count="153" meta:character-count="1202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